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end" style:justify-single-word="false"/>
      <style:text-properties officeooo:rsid="0010ba2c" officeooo:paragraph-rsid="0010ba2c"/>
    </style:style>
    <style:style style:name="P2" style:family="paragraph" style:parent-style-name="Standard">
      <style:paragraph-properties fo:line-height="150%"/>
      <style:text-properties officeooo:rsid="0010ba2c" officeooo:paragraph-rsid="0010ba2c"/>
    </style:style>
    <style:style style:name="P3" style:family="paragraph" style:parent-style-name="Standard">
      <style:paragraph-properties fo:line-height="150%" fo:text-align="justify" style:justify-single-word="false"/>
      <style:text-properties officeooo:rsid="0010ba2c" officeooo:paragraph-rsid="0010ba2c"/>
    </style:style>
    <style:style style:name="P4" style:family="paragraph" style:parent-style-name="Standard">
      <style:paragraph-properties fo:line-height="150%" fo:text-align="justify" style:justify-single-word="false"/>
      <style:text-properties officeooo:rsid="0010de61" officeooo:paragraph-rsid="0010de61"/>
    </style:style>
    <style:style style:name="P5" style:family="paragraph" style:parent-style-name="Standard">
      <style:paragraph-properties fo:line-height="150%" fo:text-align="end" style:justify-single-word="false"/>
      <style:text-properties officeooo:rsid="0012c95c" officeooo:paragraph-rsid="0012c95c"/>
    </style:style>
    <style:style style:name="P6" style:family="paragraph" style:parent-style-name="Standard">
      <style:paragraph-properties fo:line-height="150%" fo:text-align="justify" style:justify-single-word="false"/>
      <style:text-properties officeooo:paragraph-rsid="0010ba2c"/>
    </style:style>
    <style:style style:name="P7" style:family="paragraph" style:parent-style-name="Standard">
      <style:paragraph-properties fo:line-height="150%"/>
      <style:text-properties officeooo:rsid="0010ba2c" officeooo:paragraph-rsid="0010ba2c"/>
    </style:style>
    <style:style style:name="P8" style:family="paragraph" style:parent-style-name="Standard">
      <style:paragraph-properties fo:line-height="150%" fo:text-align="justify" style:justify-single-word="false"/>
      <style:text-properties officeooo:paragraph-rsid="0010de61"/>
    </style:style>
    <style:style style:name="T1" style:family="text">
      <style:text-properties officeooo:rsid="0010ba2c"/>
    </style:style>
    <style:style style:name="T2" style:family="text">
      <style:text-properties officeooo:rsid="0010de61"/>
    </style:style>
    <style:style style:name="T3" style:family="text">
      <style:text-properties officeooo:rsid="0014399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iasto, data</text:p>
      <text:p text:style-name="P2">Imię i nazwisko kandydata</text:p>
      <text:p text:style-name="P2">Poprzednie stanowisko pracy</text:p>
      <text:p text:style-name="P2">Adres:</text:p>
      <text:p text:style-name="P2">Telefon:</text:p>
      <text:p text:style-name="P2">E-Mail:</text:p>
      <text:p text:style-name="P2"/>
      <text:p text:style-name="P1">Dane firmy/pracodawcy <text:tab/></text:p>
      <text:p text:style-name="P1"><text:tab/><text:tab/><text:tab/><text:tab/>Adres: <text:s text:c="8"/><text:tab/><text:tab/><text:tab/></text:p>
      <text:p text:style-name="P2"/>
      <text:p text:style-name="P3">Szanowni Państwo,</text:p>
      <text:p text:style-name="P3"/>
      <text:p text:style-name="P6"><text:span text:style-name="T3">moją pasją są podróże i jestem wykwalifikowanym wychowawcą kolonijnym,</text:span><text:span text:style-name="T1"> dlatego możliwość zatrudnienia </text:span><text:span text:style-name="T3">jako animator czasu wolnego w Waszym hotelu </text:span><text:span text:style-name="T1">wydała mi się bardzo interesująca. W związku z tym wysyłam swoją </text:span><text:span text:style-name="T3">kandydaturę na to stanowisko</text:span><text:span text:style-name="T1">. </text:span><text:span text:style-name="T3">Mam doświadczenie w pracy z dziećmi, posiadam wykształcenie z zakresu turystyki i rekreacji oraz pedagogiki, a dbanie o dobre samopoczucie innych to moja pasja!</text:span></text:p>
      <text:p text:style-name="P6"/>
      <text:p text:style-name="P6"><text:span text:style-name="T1">Posiadam doświadczenie </text:span><text:span text:style-name="T2">na </text:span><text:span text:style-name="T3">podobnym </text:span><text:span text:style-name="T2">stanowisku</text:span><text:span text:style-name="T1"> i przez ponad </text:span><text:span text:style-name="T3">rok</text:span><text:span text:style-name="T1"> byłam odpowiedzialna za </text:span><text:span text:style-name="T3">opiekę nad dziećmi podczas kolonii</text:span><text:span text:style-name="T2">.</text:span><text:span text:style-name="T1"> Wysoko rozwinięte umiejętności komunikacyjne pozwalają mi na profesjonalny kontakt z </text:span><text:span text:style-name="T3">dziećmi,</text:span><text:span text:style-name="T1"> </text:span><text:span text:style-name="T2">a cierpliwość i odporność na stres sprawiają, że szybko rozwiązuje wszelkie problemy </text:span><text:span text:style-name="T3">i dbam o komfort klientów</text:span><text:span text:style-name="T2">. Biegle mówię po angielsku </text:span><text:span text:style-name="T3">i niemiecku</text:span><text:span text:style-name="T2">, w związku z czym </text:span><text:span text:style-name="T3">łatwo nawiąże kontakt z gośćmi z zagranicy.</text:span></text:p>
      <text:p text:style-name="P6"/>
      <text:p text:style-name="P8"><text:span text:style-name="T2">Moje doświadczenie i umiejętności miękkie sprawią, że pracując </text:span><text:span text:style-name="T3">w Waszym hotelu</text:span><text:span text:style-name="T2">, zadbam o </text:span><text:span text:style-name="T3">dobre samopoczucie gości hotelu </text:span><text:span text:style-name="T2">i nawiąże pozytywne relacje </text:span><text:span text:style-name="T3">zarówno z dziećmi, jak i dorosłymi</text:span><text:span text:style-name="T2">, których zadowolenie i satysfakcja z</text:span><text:span text:style-name="T3">e wspólnej zabawy i spędzania niezapomnianego czasu w hotelu </text:span><text:span text:style-name="T2">pozytywnie wpłynie na wizerunek </text:span><text:span text:style-name="T3">Waszego obiektu</text:span><text:span text:style-name="T2">. </text:span><text:span text:style-name="T3">Wysoko rozwinięta kreatywność</text:span><text:span text:style-name="T2"> i łatwość w nawiązywaniu pozytywnych relacji międzyludzkich sprawiają, że wszelkie zadania realizuje z należytą starannością i dbam o dobrą atmosferę w miejscu pracy.</text:span></text:p>
      <text:p text:style-name="P4"/>
      <text:p text:style-name="P4">Zapraszam do zapoznania się z moim CV. Z chęcią opowiem więcej podczas rozmowy kwalifikacyjnej.</text:p>
      <text:p text:style-name="P5">Z poważaniem</text:p>
      <text:p text:style-name="P5">Podpis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5-24T13:44:53.285000000</meta:creation-date>
    <dc:date>2021-06-02T09:12:11.856000000</dc:date>
    <meta:editing-duration>PT3M27S</meta:editing-duration>
    <meta:editing-cycles>3</meta:editing-cycles>
    <meta:generator>LibreOffice/7.0.3.1$Windows_X86_64 LibreOffice_project/d7547858d014d4cf69878db179d326fc3483e082</meta:generator>
    <meta:document-statistic meta:table-count="0" meta:image-count="0" meta:object-count="0" meta:page-count="1" meta:paragraph-count="15" meta:word-count="226" meta:character-count="1616" meta:non-whitespace-character-count="1387"/>
  </office:meta>
</office:document-meta>
</file>